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452</text:p>
          </table:table-cell>
          <table:table-cell table:number-columns-repeated="4" table:style-name="ce10"/>
          <table:table-cell office:value-type="string" table:style-name="ce12">
            <text:p>05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76" table:style-name="ce16">
            <text:p>176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52" table:style-name="ce17">
            <text:p>252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1:0010301:500</text:p>
          </table:table-cell>
          <table:covered-table-cell/>
          <table:table-cell office:value-type="float" office:value="42544.480000000003" table:style-name="ce20">
            <text:p>42544,4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01:0010301:501</text:p>
          </table:table-cell>
          <table:covered-table-cell/>
          <table:table-cell office:value-type="float" office:value="40763.14" table:style-name="ce20">
            <text:p>40763,1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01:0010456:492</text:p>
          </table:table-cell>
          <table:covered-table-cell/>
          <table:table-cell office:value-type="float" office:value="93238.2" table:style-name="ce20">
            <text:p>93238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01:0630020:340</text:p>
          </table:table-cell>
          <table:covered-table-cell/>
          <table:table-cell office:value-type="float" office:value="318449.01" table:style-name="ce20">
            <text:p>318449,01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2" table:number-rows-spanned="1" table:style-name="ce2">
            <text:p>36:01:0630020:341</text:p>
          </table:table-cell>
          <table:covered-table-cell/>
          <table:table-cell office:value-type="float" office:value="985600.99" table:style-name="ce20">
            <text:p>985600,9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2" table:number-rows-spanned="1" table:style-name="ce2">
            <text:p>36:02:0100044:309</text:p>
          </table:table-cell>
          <table:covered-table-cell/>
          <table:table-cell office:value-type="float" office:value="410081.65" table:style-name="ce20">
            <text:p>410081,6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2" table:number-rows-spanned="1" table:style-name="ce2">
            <text:p>36:02:0100114:29</text:p>
          </table:table-cell>
          <table:covered-table-cell/>
          <table:table-cell office:value-type="float" office:value="1042893.75" table:style-name="ce20">
            <text:p>1042893,7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2" table:number-rows-spanned="1" table:style-name="ce2">
            <text:p>36:02:0700016:47</text:p>
          </table:table-cell>
          <table:covered-table-cell/>
          <table:table-cell office:value-type="float" office:value="477916.5" table:style-name="ce20">
            <text:p>477916,5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2" table:number-rows-spanned="1" table:style-name="ce2">
            <text:p>36:02:4100006:412</text:p>
          </table:table-cell>
          <table:covered-table-cell/>
          <table:table-cell office:value-type="float" office:value="91416" table:style-name="ce20">
            <text:p>91416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2" table:number-rows-spanned="1" table:style-name="ce2">
            <text:p>36:02:4100006:413</text:p>
          </table:table-cell>
          <table:covered-table-cell/>
          <table:table-cell office:value-type="float" office:value="270286.64" table:style-name="ce20">
            <text:p>270286,6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2" table:number-rows-spanned="1" table:style-name="ce2">
            <text:p>36:03:3300005:212</text:p>
          </table:table-cell>
          <table:covered-table-cell/>
          <table:table-cell office:value-type="float" office:value="1757128.37" table:style-name="ce20">
            <text:p>1757128,37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2" table:number-rows-spanned="1" table:style-name="ce2">
            <text:p>36:04:0101062:1050</text:p>
          </table:table-cell>
          <table:covered-table-cell/>
          <table:table-cell office:value-type="float" office:value="29046.5" table:style-name="ce20">
            <text:p>29046,5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2" table:number-rows-spanned="1" table:style-name="ce2">
            <text:p>36:04:0102046:8045</text:p>
          </table:table-cell>
          <table:covered-table-cell/>
          <table:table-cell office:value-type="float" office:value="4225249.26" table:style-name="ce20">
            <text:p>4225249,2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2" table:number-rows-spanned="1" table:style-name="ce2">
            <text:p>36:04:0102046:8611</text:p>
          </table:table-cell>
          <table:covered-table-cell/>
          <table:table-cell office:value-type="float" office:value="43422.96" table:style-name="ce20">
            <text:p>43422,9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2" table:number-rows-spanned="1" table:style-name="ce2">
            <text:p>36:04:0500014:14</text:p>
          </table:table-cell>
          <table:covered-table-cell/>
          <table:table-cell office:value-type="float" office:value="336729.46" table:style-name="ce20">
            <text:p>336729,4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2" table:number-rows-spanned="1" table:style-name="ce2">
            <text:p>36:05:0100104:15</text:p>
          </table:table-cell>
          <table:covered-table-cell/>
          <table:table-cell office:value-type="float" office:value="458167.71" table:style-name="ce20">
            <text:p>458167,71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2" table:number-rows-spanned="1" table:style-name="ce2">
            <text:p>36:05:3100001:337</text:p>
          </table:table-cell>
          <table:covered-table-cell/>
          <table:table-cell office:value-type="float" office:value="385762.24" table:style-name="ce20">
            <text:p>385762,2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2" table:number-rows-spanned="1" table:style-name="ce2">
            <text:p>36:06:0100031:792</text:p>
          </table:table-cell>
          <table:covered-table-cell/>
          <table:table-cell office:value-type="float" office:value="83753.45" table:style-name="ce20">
            <text:p>83753,4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2" table:number-rows-spanned="1" table:style-name="ce2">
            <text:p>36:07:0000000:2279</text:p>
          </table:table-cell>
          <table:covered-table-cell/>
          <table:table-cell office:value-type="float" office:value="12608562.9" table:style-name="ce20">
            <text:p>12608562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2" table:number-rows-spanned="1" table:style-name="ce2">
            <text:p>36:07:0000000:3993</text:p>
          </table:table-cell>
          <table:covered-table-cell/>
          <table:table-cell office:value-type="float" office:value="518160.48" table:style-name="ce20">
            <text:p>518160,4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2" table:number-rows-spanned="1" table:style-name="ce2">
            <text:p>36:09:2400002:261</text:p>
          </table:table-cell>
          <table:covered-table-cell/>
          <table:table-cell office:value-type="float" office:value="216480" table:style-name="ce20">
            <text:p>21648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2" table:number-rows-spanned="1" table:style-name="ce2">
            <text:p>36:10:0100037:182</text:p>
          </table:table-cell>
          <table:covered-table-cell/>
          <table:table-cell office:value-type="float" office:value="672334.43" table:style-name="ce20">
            <text:p>672334,4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2" table:number-rows-spanned="1" table:style-name="ce2">
            <text:p>36:10:0100196:15</text:p>
          </table:table-cell>
          <table:covered-table-cell/>
          <table:table-cell office:value-type="float" office:value="476172.96" table:style-name="ce20">
            <text:p>476172,9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2" table:number-rows-spanned="1" table:style-name="ce2">
            <text:p>36:10:0100269:36</text:p>
          </table:table-cell>
          <table:covered-table-cell/>
          <table:table-cell office:value-type="float" office:value="188363.91" table:style-name="ce20">
            <text:p>188363,91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2" table:number-rows-spanned="1" table:style-name="ce2">
            <text:p>36:10:1000043:39</text:p>
          </table:table-cell>
          <table:covered-table-cell/>
          <table:table-cell office:value-type="float" office:value="607877.6" table:style-name="ce20">
            <text:p>607877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2" table:number-rows-spanned="1" table:style-name="ce2">
            <text:p>36:10:4700018:61</text:p>
          </table:table-cell>
          <table:covered-table-cell/>
          <table:table-cell office:value-type="float" office:value="343998" table:style-name="ce20">
            <text:p>343998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2" table:number-rows-spanned="1" table:style-name="ce2">
            <text:p>36:12:2100003:92</text:p>
          </table:table-cell>
          <table:covered-table-cell/>
          <table:table-cell office:value-type="float" office:value="361175.25" table:style-name="ce20">
            <text:p>361175,2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2" table:number-rows-spanned="1" table:style-name="ce2">
            <text:p>36:12:3100002:232</text:p>
          </table:table-cell>
          <table:covered-table-cell/>
          <table:table-cell office:value-type="float" office:value="25450" table:style-name="ce20">
            <text:p>2545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2" table:number-rows-spanned="1" table:style-name="ce2">
            <text:p>36:12:5000002:149</text:p>
          </table:table-cell>
          <table:covered-table-cell/>
          <table:table-cell office:value-type="float" office:value="269606.40000000002" table:style-name="ce20">
            <text:p>269606,4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2" table:number-rows-spanned="1" table:style-name="ce2">
            <text:p>36:14:0013901:12</text:p>
          </table:table-cell>
          <table:covered-table-cell/>
          <table:table-cell office:value-type="float" office:value="88846.74" table:style-name="ce20">
            <text:p>88846,7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2" table:number-rows-spanned="1" table:style-name="ce2">
            <text:p>36:14:0018401:29</text:p>
          </table:table-cell>
          <table:covered-table-cell/>
          <table:table-cell office:value-type="float" office:value="515043.9" table:style-name="ce20">
            <text:p>515043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2" table:number-rows-spanned="1" table:style-name="ce2">
            <text:p>36:14:0810504:1585</text:p>
          </table:table-cell>
          <table:covered-table-cell/>
          <table:table-cell office:value-type="float" office:value="19843.439999999999" table:style-name="ce20">
            <text:p>19843,4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2" table:number-rows-spanned="1" table:style-name="ce2">
            <text:p>36:15:1000001:525</text:p>
          </table:table-cell>
          <table:covered-table-cell/>
          <table:table-cell office:value-type="float" office:value="249327" table:style-name="ce20">
            <text:p>249327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2" table:number-rows-spanned="1" table:style-name="ce2">
            <text:p>36:16:0102006:2035</text:p>
          </table:table-cell>
          <table:covered-table-cell/>
          <table:table-cell office:value-type="float" office:value="502097.65" table:style-name="ce20">
            <text:p>502097,6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2" table:number-rows-spanned="1" table:style-name="ce2">
            <text:p>36:16:0601013:1285</text:p>
          </table:table-cell>
          <table:covered-table-cell/>
          <table:table-cell office:value-type="float" office:value="333289.06" table:style-name="ce20">
            <text:p>333289,0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2" table:number-rows-spanned="1" table:style-name="ce2">
            <text:p>36:16:2201011:131</text:p>
          </table:table-cell>
          <table:covered-table-cell/>
          <table:table-cell office:value-type="float" office:value="32719.88" table:style-name="ce20">
            <text:p>32719,8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2" table:number-rows-spanned="1" table:style-name="ce2">
            <text:p>36:16:2201011:132</text:p>
          </table:table-cell>
          <table:covered-table-cell/>
          <table:table-cell office:value-type="float" office:value="85493.88" table:style-name="ce20">
            <text:p>85493,8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2" table:number-rows-spanned="1" table:style-name="ce2">
            <text:p>36:16:5300002:3264</text:p>
          </table:table-cell>
          <table:covered-table-cell/>
          <table:table-cell office:value-type="float" office:value="396969.6" table:style-name="ce20">
            <text:p>396969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2" table:number-rows-spanned="1" table:style-name="ce2">
            <text:p>36:16:5300002:3265</text:p>
          </table:table-cell>
          <table:covered-table-cell/>
          <table:table-cell office:value-type="float" office:value="237768.25" table:style-name="ce20">
            <text:p>237768,2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2" table:number-rows-spanned="1" table:style-name="ce2">
            <text:p>36:16:5300002:3266</text:p>
          </table:table-cell>
          <table:covered-table-cell/>
          <table:table-cell office:value-type="float" office:value="237768.25" table:style-name="ce20">
            <text:p>237768,2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2" table:number-rows-spanned="1" table:style-name="ce2">
            <text:p>36:16:5300007:391</text:p>
          </table:table-cell>
          <table:covered-table-cell/>
          <table:table-cell office:value-type="float" office:value="313533.2" table:style-name="ce20">
            <text:p>313533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2" table:number-rows-spanned="1" table:style-name="ce2">
            <text:p>36:16:5300007:392</text:p>
          </table:table-cell>
          <table:covered-table-cell/>
          <table:table-cell office:value-type="float" office:value="329894.59999999998" table:style-name="ce20">
            <text:p>329894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2" table:number-rows-spanned="1" table:style-name="ce2">
            <text:p>36:16:5300007:393</text:p>
          </table:table-cell>
          <table:covered-table-cell/>
          <table:table-cell office:value-type="float" office:value="285091.7" table:style-name="ce20">
            <text:p>285091,7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2" table:number-rows-spanned="1" table:style-name="ce2">
            <text:p>36:16:5400003:3899</text:p>
          </table:table-cell>
          <table:covered-table-cell/>
          <table:table-cell office:value-type="float" office:value="280334.25" table:style-name="ce20">
            <text:p>280334,2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2" table:number-rows-spanned="1" table:style-name="ce2">
            <text:p>36:18:3600005:420</text:p>
          </table:table-cell>
          <table:covered-table-cell/>
          <table:table-cell office:value-type="float" office:value="49252.800000000003" table:style-name="ce20">
            <text:p>49252,8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2" table:number-rows-spanned="1" table:style-name="ce2">
            <text:p>36:19:0103011:16</text:p>
          </table:table-cell>
          <table:covered-table-cell/>
          <table:table-cell office:value-type="float" office:value="685129.75" table:style-name="ce20">
            <text:p>685129,7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2" table:number-rows-spanned="1" table:style-name="ce2">
            <text:p>36:19:0104101:219</text:p>
          </table:table-cell>
          <table:covered-table-cell/>
          <table:table-cell office:value-type="float" office:value="268931.78999999998" table:style-name="ce20">
            <text:p>268931,7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2" table:number-rows-spanned="1" table:style-name="ce2">
            <text:p>36:20:0100014:5267</text:p>
          </table:table-cell>
          <table:covered-table-cell/>
          <table:table-cell office:value-type="float" office:value="40735.199999999997" table:style-name="ce20">
            <text:p>40735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2" table:number-rows-spanned="1" table:style-name="ce2">
            <text:p>36:20:2200008:40</text:p>
          </table:table-cell>
          <table:covered-table-cell/>
          <table:table-cell office:value-type="float" office:value="322896" table:style-name="ce20">
            <text:p>322896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2" table:number-rows-spanned="1" table:style-name="ce2">
            <text:p>36:20:3300003:23</text:p>
          </table:table-cell>
          <table:covered-table-cell/>
          <table:table-cell office:value-type="float" office:value="178714.9" table:style-name="ce20">
            <text:p>178714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2" table:number-rows-spanned="1" table:style-name="ce2">
            <text:p>36:20:6000016:570</text:p>
          </table:table-cell>
          <table:covered-table-cell/>
          <table:table-cell office:value-type="float" office:value="1299823.2" table:style-name="ce20">
            <text:p>1299823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2" table:number-rows-spanned="1" table:style-name="ce2">
            <text:p>36:21:4300004:2</text:p>
          </table:table-cell>
          <table:covered-table-cell/>
          <table:table-cell office:value-type="float" office:value="217787.51999999999" table:style-name="ce20">
            <text:p>217787,52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2" table:number-rows-spanned="1" table:style-name="ce2">
            <text:p>36:22:0300019:220</text:p>
          </table:table-cell>
          <table:covered-table-cell/>
          <table:table-cell office:value-type="float" office:value="100620" table:style-name="ce20">
            <text:p>10062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2" table:number-rows-spanned="1" table:style-name="ce2">
            <text:p>36:22:0300019:221</text:p>
          </table:table-cell>
          <table:covered-table-cell/>
          <table:table-cell office:value-type="float" office:value="100620" table:style-name="ce20">
            <text:p>10062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2" table:number-rows-spanned="1" table:style-name="ce2">
            <text:p>36:22:0300019:222</text:p>
          </table:table-cell>
          <table:covered-table-cell/>
          <table:table-cell office:value-type="float" office:value="100620" table:style-name="ce20">
            <text:p>10062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2" table:number-rows-spanned="1" table:style-name="ce2">
            <text:p>36:22:1600001:150</text:p>
          </table:table-cell>
          <table:covered-table-cell/>
          <table:table-cell office:value-type="float" office:value="107380" table:style-name="ce20">
            <text:p>10738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2" table:number-rows-spanned="1" table:style-name="ce2">
            <text:p>36:24:4400002:17</text:p>
          </table:table-cell>
          <table:covered-table-cell/>
          <table:table-cell office:value-type="float" office:value="184513.95" table:style-name="ce20">
            <text:p>184513,9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2" table:number-rows-spanned="1" table:style-name="ce2">
            <text:p>36:25:0000000:2711</text:p>
          </table:table-cell>
          <table:covered-table-cell/>
          <table:table-cell office:value-type="float" office:value="102928224" table:style-name="ce20">
            <text:p>102928224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2" table:number-rows-spanned="1" table:style-name="ce2">
            <text:p>36:25:2500010:30</text:p>
          </table:table-cell>
          <table:covered-table-cell/>
          <table:table-cell office:value-type="float" office:value="167514.15" table:style-name="ce20">
            <text:p>167514,1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2" table:number-rows-spanned="1" table:style-name="ce2">
            <text:p>36:25:2500010:6</text:p>
          </table:table-cell>
          <table:covered-table-cell/>
          <table:table-cell office:value-type="float" office:value="155310.37" table:style-name="ce20">
            <text:p>155310,37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2" table:number-rows-spanned="1" table:style-name="ce2">
            <text:p>36:25:4600007:358</text:p>
          </table:table-cell>
          <table:covered-table-cell/>
          <table:table-cell office:value-type="float" office:value="467791.4" table:style-name="ce20">
            <text:p>467791,4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2" table:number-rows-spanned="1" table:style-name="ce2">
            <text:p>36:25:6000006:419</text:p>
          </table:table-cell>
          <table:covered-table-cell/>
          <table:table-cell office:value-type="float" office:value="163729.60000000001" table:style-name="ce20">
            <text:p>163729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2" table:number-rows-spanned="1" table:style-name="ce2">
            <text:p>36:25:6000006:420</text:p>
          </table:table-cell>
          <table:covered-table-cell/>
          <table:table-cell office:value-type="float" office:value="163201.44" table:style-name="ce20">
            <text:p>163201,4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2" table:number-rows-spanned="1" table:style-name="ce2">
            <text:p>36:25:6000006:421</text:p>
          </table:table-cell>
          <table:covered-table-cell/>
          <table:table-cell office:value-type="float" office:value="214432.96" table:style-name="ce20">
            <text:p>214432,9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2" table:number-rows-spanned="1" table:style-name="ce2">
            <text:p>36:25:6000015:199</text:p>
          </table:table-cell>
          <table:covered-table-cell/>
          <table:table-cell office:value-type="float" office:value="190929.84" table:style-name="ce20">
            <text:p>190929,8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2" table:number-rows-spanned="1" table:style-name="ce2">
            <text:p>36:25:6000015:200</text:p>
          </table:table-cell>
          <table:covered-table-cell/>
          <table:table-cell office:value-type="float" office:value="97049.4" table:style-name="ce20">
            <text:p>97049,4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2" table:number-rows-spanned="1" table:style-name="ce2">
            <text:p>36:25:6000015:201</text:p>
          </table:table-cell>
          <table:covered-table-cell/>
          <table:table-cell office:value-type="float" office:value="294729.84000000003" table:style-name="ce20">
            <text:p>294729,8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2" table:number-rows-spanned="1" table:style-name="ce2">
            <text:p>36:25:6907000:311</text:p>
          </table:table-cell>
          <table:covered-table-cell/>
          <table:table-cell office:value-type="float" office:value="223288.67" table:style-name="ce20">
            <text:p>223288,67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2" table:number-rows-spanned="1" table:style-name="ce2">
            <text:p>36:25:6926000:11</text:p>
          </table:table-cell>
          <table:covered-table-cell/>
          <table:table-cell office:value-type="float" office:value="198152" table:style-name="ce20">
            <text:p>198152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2" table:number-rows-spanned="1" table:style-name="ce2">
            <text:p>36:25:6945002:164</text:p>
          </table:table-cell>
          <table:covered-table-cell/>
          <table:table-cell office:value-type="float" office:value="650460" table:style-name="ce20">
            <text:p>65046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2" table:number-rows-spanned="1" table:style-name="ce2">
            <text:p>36:25:6945013:1565</text:p>
          </table:table-cell>
          <table:covered-table-cell/>
          <table:table-cell office:value-type="float" office:value="191670.46" table:style-name="ce20">
            <text:p>191670,4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2" table:number-rows-spanned="1" table:style-name="ce2">
            <text:p>36:25:6945013:1566</text:p>
          </table:table-cell>
          <table:covered-table-cell/>
          <table:table-cell office:value-type="float" office:value="139189.54" table:style-name="ce20">
            <text:p>139189,5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2" table:number-rows-spanned="1" table:style-name="ce2">
            <text:p>36:26:4000004:218</text:p>
          </table:table-cell>
          <table:covered-table-cell/>
          <table:table-cell office:value-type="float" office:value="148981.4" table:style-name="ce20">
            <text:p>148981,4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2" table:number-rows-spanned="1" table:style-name="ce2">
            <text:p>36:26:4000004:219</text:p>
          </table:table-cell>
          <table:covered-table-cell/>
          <table:table-cell office:value-type="float" office:value="31840" table:style-name="ce20">
            <text:p>3184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2" table:number-rows-spanned="1" table:style-name="ce2">
            <text:p>36:27:0010901:496</text:p>
          </table:table-cell>
          <table:covered-table-cell/>
          <table:table-cell office:value-type="float" office:value="962280" table:style-name="ce20">
            <text:p>96228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2" table:number-rows-spanned="1" table:style-name="ce2">
            <text:p>36:27:0011902:2966</text:p>
          </table:table-cell>
          <table:covered-table-cell/>
          <table:table-cell office:value-type="float" office:value="365690.7" table:style-name="ce20">
            <text:p>365690,7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2" table:number-rows-spanned="1" table:style-name="ce2">
            <text:p>36:27:0012001:106</text:p>
          </table:table-cell>
          <table:covered-table-cell/>
          <table:table-cell office:value-type="float" office:value="52775861" table:style-name="ce20">
            <text:p>52775861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2" table:number-rows-spanned="1" table:style-name="ce2">
            <text:p>36:27:0012001:2382</text:p>
          </table:table-cell>
          <table:covered-table-cell/>
          <table:table-cell office:value-type="float" office:value="52222.04" table:style-name="ce20">
            <text:p>52222,0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2" table:number-rows-spanned="1" table:style-name="ce2">
            <text:p>36:27:0012001:2383</text:p>
          </table:table-cell>
          <table:covered-table-cell/>
          <table:table-cell office:value-type="float" office:value="45825.599999999999" table:style-name="ce20">
            <text:p>45825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2" table:number-rows-spanned="1" table:style-name="ce2">
            <text:p>36:27:0012318:1138</text:p>
          </table:table-cell>
          <table:covered-table-cell/>
          <table:table-cell office:value-type="float" office:value="870232" table:style-name="ce20">
            <text:p>870232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2" table:number-rows-spanned="1" table:style-name="ce2">
            <text:p>36:27:0960014:302</text:p>
          </table:table-cell>
          <table:covered-table-cell/>
          <table:table-cell office:value-type="float" office:value="212664.9" table:style-name="ce20">
            <text:p>212664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2" table:number-rows-spanned="1" table:style-name="ce2">
            <text:p>36:28:0102001:2462</text:p>
          </table:table-cell>
          <table:covered-table-cell/>
          <table:table-cell office:value-type="float" office:value="47785.2" table:style-name="ce20">
            <text:p>47785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2" table:number-rows-spanned="1" table:style-name="ce2">
            <text:p>36:28:0102001:2463</text:p>
          </table:table-cell>
          <table:covered-table-cell/>
          <table:table-cell office:value-type="float" office:value="43238" table:style-name="ce20">
            <text:p>43238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2" table:number-rows-spanned="1" table:style-name="ce2">
            <text:p>36:28:0200145:209</text:p>
          </table:table-cell>
          <table:covered-table-cell/>
          <table:table-cell office:value-type="float" office:value="349409.67" table:style-name="ce20">
            <text:p>349409,67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2" table:number-rows-spanned="1" table:style-name="ce2">
            <text:p>36:28:8300023:27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2" table:number-rows-spanned="1" table:style-name="ce2">
            <text:p>36:28:8300023:27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2" table:number-rows-spanned="1" table:style-name="ce2">
            <text:p>36:28:8300023:28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2" table:number-rows-spanned="1" table:style-name="ce2">
            <text:p>36:28:8300023:28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2" table:number-rows-spanned="1" table:style-name="ce2">
            <text:p>36:28:8300023:28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2" table:number-rows-spanned="1" table:style-name="ce2">
            <text:p>36:28:8300023:28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2" table:number-rows-spanned="1" table:style-name="ce2">
            <text:p>36:28:8300023:28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2" table:number-rows-spanned="1" table:style-name="ce2">
            <text:p>36:28:8300023:28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2" table:number-rows-spanned="1" table:style-name="ce2">
            <text:p>36:28:8300023:28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2" table:number-rows-spanned="1" table:style-name="ce2">
            <text:p>36:28:8300023:28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2" table:number-rows-spanned="1" table:style-name="ce2">
            <text:p>36:28:8300023:28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2" table:number-rows-spanned="1" table:style-name="ce2">
            <text:p>36:28:8300023:28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2" table:number-rows-spanned="1" table:style-name="ce2">
            <text:p>36:28:8300023:29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2" table:number-rows-spanned="1" table:style-name="ce2">
            <text:p>36:28:8300023:29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2" table:number-rows-spanned="1" table:style-name="ce2">
            <text:p>36:28:8300023:29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2" table:number-rows-spanned="1" table:style-name="ce2">
            <text:p>36:28:8300023:29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2" table:number-rows-spanned="1" table:style-name="ce2">
            <text:p>36:28:8300023:29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2" table:number-rows-spanned="1" table:style-name="ce2">
            <text:p>36:28:8300023:29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2" table:number-rows-spanned="1" table:style-name="ce2">
            <text:p>36:28:8300023:29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2" table:number-rows-spanned="1" table:style-name="ce2">
            <text:p>36:28:8300023:29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2" table:number-rows-spanned="1" table:style-name="ce2">
            <text:p>36:28:8300023:29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2" table:number-rows-spanned="1" table:style-name="ce2">
            <text:p>36:28:8300023:29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2" table:number-rows-spanned="1" table:style-name="ce2">
            <text:p>36:28:8300023:30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2" table:number-rows-spanned="1" table:style-name="ce2">
            <text:p>36:28:8300023:30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2" table:number-rows-spanned="1" table:style-name="ce2">
            <text:p>36:28:8300023:30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2" table:number-rows-spanned="1" table:style-name="ce2">
            <text:p>36:28:8300023:30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2" table:number-rows-spanned="1" table:style-name="ce2">
            <text:p>36:28:8300023:30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2" table:number-rows-spanned="1" table:style-name="ce2">
            <text:p>36:28:8300023:30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2" table:number-rows-spanned="1" table:style-name="ce2">
            <text:p>36:28:8300023:30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2" table:number-rows-spanned="1" table:style-name="ce2">
            <text:p>36:28:8300023:30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2" table:number-rows-spanned="1" table:style-name="ce2">
            <text:p>36:28:8300023:30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2" table:number-rows-spanned="1" table:style-name="ce2">
            <text:p>36:28:8300023:30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2" table:number-rows-spanned="1" table:style-name="ce2">
            <text:p>36:29:0000000:5753</text:p>
          </table:table-cell>
          <table:covered-table-cell/>
          <table:table-cell office:value-type="float" office:value="33227634.829999998" table:style-name="ce20">
            <text:p>33227634,8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2" table:number-rows-spanned="1" table:style-name="ce2">
            <text:p>36:29:2900001:1</text:p>
          </table:table-cell>
          <table:covered-table-cell/>
          <table:table-cell office:value-type="float" office:value="409717.76000000001" table:style-name="ce20">
            <text:p>409717,7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2" table:number-rows-spanned="1" table:style-name="ce2">
            <text:p>36:29:5400009:12</text:p>
          </table:table-cell>
          <table:covered-table-cell/>
          <table:table-cell office:value-type="float" office:value="251598.15" table:style-name="ce20">
            <text:p>251598,1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2" table:number-rows-spanned="1" table:style-name="ce2">
            <text:p>36:29:9302004:411</text:p>
          </table:table-cell>
          <table:covered-table-cell/>
          <table:table-cell office:value-type="float" office:value="1888070.23" table:style-name="ce20">
            <text:p>1888070,2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2" table:number-rows-spanned="1" table:style-name="ce2">
            <text:p>36:29:9302005:670</text:p>
          </table:table-cell>
          <table:covered-table-cell/>
          <table:table-cell office:value-type="float" office:value="1380364.02" table:style-name="ce20">
            <text:p>1380364,02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2" table:number-rows-spanned="1" table:style-name="ce2">
            <text:p>36:29:9302005:671</text:p>
          </table:table-cell>
          <table:covered-table-cell/>
          <table:table-cell office:value-type="float" office:value="9753470.4299999997" table:style-name="ce20">
            <text:p>9753470,4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2" table:number-rows-spanned="1" table:style-name="ce2">
            <text:p>36:30:0101014:1278</text:p>
          </table:table-cell>
          <table:covered-table-cell/>
          <table:table-cell office:value-type="float" office:value="1379898.72" table:style-name="ce20">
            <text:p>1379898,72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2" table:number-rows-spanned="1" table:style-name="ce2">
            <text:p>36:31:0000000:4530</text:p>
          </table:table-cell>
          <table:covered-table-cell/>
          <table:table-cell office:value-type="float" office:value="269951" table:style-name="ce20">
            <text:p>269951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2" table:number-rows-spanned="1" table:style-name="ce2">
            <text:p>36:31:0000000:559</text:p>
          </table:table-cell>
          <table:covered-table-cell/>
          <table:table-cell office:value-type="float" office:value="55554.66" table:style-name="ce20">
            <text:p>55554,6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2" table:number-rows-spanned="1" table:style-name="ce2">
            <text:p>36:31:0400005:15</text:p>
          </table:table-cell>
          <table:covered-table-cell/>
          <table:table-cell office:value-type="float" office:value="112990.84" table:style-name="ce20">
            <text:p>112990,8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2" table:number-rows-spanned="1" table:style-name="ce2">
            <text:p>36:31:0400005:17</text:p>
          </table:table-cell>
          <table:covered-table-cell/>
          <table:table-cell office:value-type="float" office:value="246294.64" table:style-name="ce20">
            <text:p>246294,6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2" table:number-rows-spanned="1" table:style-name="ce2">
            <text:p>36:31:0700014:162</text:p>
          </table:table-cell>
          <table:covered-table-cell/>
          <table:table-cell office:value-type="float" office:value="316890" table:style-name="ce20">
            <text:p>31689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2" table:number-rows-spanned="1" table:style-name="ce2">
            <text:p>36:31:2700001:854</text:p>
          </table:table-cell>
          <table:covered-table-cell/>
          <table:table-cell office:value-type="float" office:value="180770.8" table:style-name="ce20">
            <text:p>180770,8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2" table:number-rows-spanned="1" table:style-name="ce2">
            <text:p>36:31:2700001:855</text:p>
          </table:table-cell>
          <table:covered-table-cell/>
          <table:table-cell office:value-type="float" office:value="180770.8" table:style-name="ce20">
            <text:p>180770,8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2" table:number-rows-spanned="1" table:style-name="ce2">
            <text:p>36:31:2700002:512</text:p>
          </table:table-cell>
          <table:covered-table-cell/>
          <table:table-cell office:value-type="float" office:value="1448760" table:style-name="ce20">
            <text:p>144876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2" table:number-rows-spanned="1" table:style-name="ce2">
            <text:p>36:31:2800009:38</text:p>
          </table:table-cell>
          <table:covered-table-cell/>
          <table:table-cell office:value-type="float" office:value="887177.9" table:style-name="ce20">
            <text:p>887177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2" table:number-rows-spanned="1" table:style-name="ce2">
            <text:p>36:31:3906002:2810</text:p>
          </table:table-cell>
          <table:covered-table-cell/>
          <table:table-cell office:value-type="float" office:value="28761.39" table:style-name="ce20">
            <text:p>28761,3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2" table:number-rows-spanned="1" table:style-name="ce2">
            <text:p>36:31:4000005:1695</text:p>
          </table:table-cell>
          <table:covered-table-cell/>
          <table:table-cell office:value-type="float" office:value="209696" table:style-name="ce20">
            <text:p>209696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2" table:number-rows-spanned="1" table:style-name="ce2">
            <text:p>36:34:0105031:7</text:p>
          </table:table-cell>
          <table:covered-table-cell/>
          <table:table-cell office:value-type="float" office:value="67721670" table:style-name="ce20">
            <text:p>6772167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2" table:number-rows-spanned="1" table:style-name="ce2">
            <text:p>36:34:0105031:9675</text:p>
          </table:table-cell>
          <table:covered-table-cell/>
          <table:table-cell office:value-type="float" office:value="75948.03" table:style-name="ce20">
            <text:p>75948,03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2" table:number-rows-spanned="1" table:style-name="ce2">
            <text:p>36:34:0106030:2223</text:p>
          </table:table-cell>
          <table:covered-table-cell/>
          <table:table-cell office:value-type="float" office:value="81646" table:style-name="ce20">
            <text:p>81646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2" table:number-rows-spanned="1" table:style-name="ce2">
            <text:p>36:34:0106030:930</text:p>
          </table:table-cell>
          <table:covered-table-cell/>
          <table:table-cell office:value-type="float" office:value="84635292.900000006" table:style-name="ce20">
            <text:p>84635292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2" table:number-rows-spanned="1" table:style-name="ce2">
            <text:p>36:34:0106046:22</text:p>
          </table:table-cell>
          <table:covered-table-cell/>
          <table:table-cell office:value-type="float" office:value="1019745.36" table:style-name="ce20">
            <text:p>1019745,3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2" table:number-rows-spanned="1" table:style-name="ce2">
            <text:p>36:34:0204002:17859</text:p>
          </table:table-cell>
          <table:covered-table-cell/>
          <table:table-cell office:value-type="float" office:value="79753.2" table:style-name="ce20">
            <text:p>79753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2" table:number-rows-spanned="1" table:style-name="ce2">
            <text:p>36:34:0204002:17860</text:p>
          </table:table-cell>
          <table:covered-table-cell/>
          <table:table-cell office:value-type="float" office:value="83668" table:style-name="ce20">
            <text:p>83668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2" table:number-rows-spanned="1" table:style-name="ce2">
            <text:p>36:34:0204002:17861</text:p>
          </table:table-cell>
          <table:covered-table-cell/>
          <table:table-cell office:value-type="float" office:value="73009.2" table:style-name="ce20">
            <text:p>73009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2" table:number-rows-spanned="1" table:style-name="ce2">
            <text:p>36:34:0204002:17862</text:p>
          </table:table-cell>
          <table:covered-table-cell/>
          <table:table-cell office:value-type="float" office:value="73026.8" table:style-name="ce20">
            <text:p>73026,8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2" table:number-rows-spanned="1" table:style-name="ce2">
            <text:p>36:34:0204002:42</text:p>
          </table:table-cell>
          <table:covered-table-cell/>
          <table:table-cell office:value-type="float" office:value="33983291.850000001" table:style-name="ce20">
            <text:p>33983291,8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2" table:number-rows-spanned="1" table:style-name="ce2">
            <text:p>36:34:0204002:94</text:p>
          </table:table-cell>
          <table:covered-table-cell/>
          <table:table-cell office:value-type="float" office:value="76251445.489999995" table:style-name="ce20">
            <text:p>76251445,4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2" table:number-rows-spanned="1" table:style-name="ce2">
            <text:p>36:34:0208079:21960</text:p>
          </table:table-cell>
          <table:covered-table-cell/>
          <table:table-cell office:value-type="float" office:value="80990.64" table:style-name="ce20">
            <text:p>80990,6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2" table:number-rows-spanned="1" table:style-name="ce2">
            <text:p>36:34:0208079:21961</text:p>
          </table:table-cell>
          <table:covered-table-cell/>
          <table:table-cell office:value-type="float" office:value="77499.42" table:style-name="ce20">
            <text:p>77499,42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2" table:number-rows-spanned="1" table:style-name="ce2">
            <text:p>36:34:0208079:21962</text:p>
          </table:table-cell>
          <table:covered-table-cell/>
          <table:table-cell office:value-type="float" office:value="77505.86" table:style-name="ce20">
            <text:p>77505,8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2" table:number-rows-spanned="1" table:style-name="ce2">
            <text:p>36:34:0208079:21963</text:p>
          </table:table-cell>
          <table:covered-table-cell/>
          <table:table-cell office:value-type="float" office:value="84213.25" table:style-name="ce20">
            <text:p>84213,2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2" table:number-rows-spanned="1" table:style-name="ce2">
            <text:p>36:34:0210019:12515</text:p>
          </table:table-cell>
          <table:covered-table-cell/>
          <table:table-cell office:value-type="float" office:value="75065.009999999995" table:style-name="ce20">
            <text:p>75065,01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2" table:number-rows-spanned="1" table:style-name="ce2">
            <text:p>36:34:0210019:15</text:p>
          </table:table-cell>
          <table:covered-table-cell/>
          <table:table-cell office:value-type="float" office:value="28736775.760000002" table:style-name="ce20">
            <text:p>28736775,7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2" table:number-rows-spanned="1" table:style-name="ce2">
            <text:p>36:34:0211002:23724</text:p>
          </table:table-cell>
          <table:covered-table-cell/>
          <table:table-cell office:value-type="float" office:value="70095.360000000001" table:style-name="ce20">
            <text:p>70095,3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2" table:number-rows-spanned="1" table:style-name="ce2">
            <text:p>36:34:0211002:23725</text:p>
          </table:table-cell>
          <table:covered-table-cell/>
          <table:table-cell office:value-type="float" office:value="72061.34" table:style-name="ce20">
            <text:p>72061,3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2" table:number-rows-spanned="1" table:style-name="ce2">
            <text:p>36:34:0211002:23726</text:p>
          </table:table-cell>
          <table:covered-table-cell/>
          <table:table-cell office:value-type="float" office:value="67084.600000000006" table:style-name="ce20">
            <text:p>67084,6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2" table:number-rows-spanned="1" table:style-name="ce2">
            <text:p>36:34:0211002:4</text:p>
          </table:table-cell>
          <table:covered-table-cell/>
          <table:table-cell office:value-type="float" office:value="51658342.75" table:style-name="ce20">
            <text:p>51658342,7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2" table:number-rows-spanned="1" table:style-name="ce2">
            <text:p>36:34:0302005:15</text:p>
          </table:table-cell>
          <table:covered-table-cell/>
          <table:table-cell office:value-type="float" office:value="539000" table:style-name="ce20">
            <text:p>539000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2" table:number-rows-spanned="1" table:style-name="ce2">
            <text:p>36:34:0305006:1539</text:p>
          </table:table-cell>
          <table:covered-table-cell/>
          <table:table-cell office:value-type="float" office:value="77574.48" table:style-name="ce20">
            <text:p>77574,4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2" table:number-rows-spanned="1" table:style-name="ce2">
            <text:p>36:34:0305006:80</text:p>
          </table:table-cell>
          <table:covered-table-cell/>
          <table:table-cell office:value-type="float" office:value="86677188.510000005" table:style-name="ce20">
            <text:p>86677188,51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2" table:number-rows-spanned="1" table:style-name="ce2">
            <text:p>36:34:0321006:27</text:p>
          </table:table-cell>
          <table:covered-table-cell/>
          <table:table-cell office:value-type="float" office:value="311828.84999999998" table:style-name="ce20">
            <text:p>311828,85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2" table:number-rows-spanned="1" table:style-name="ce2">
            <text:p>36:34:0333036:23</text:p>
          </table:table-cell>
          <table:covered-table-cell/>
          <table:table-cell office:value-type="float" office:value="209689.9" table:style-name="ce20">
            <text:p>209689,9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2" table:number-rows-spanned="1" table:style-name="ce2">
            <text:p>36:34:0340017:23</text:p>
          </table:table-cell>
          <table:covered-table-cell/>
          <table:table-cell office:value-type="float" office:value="233310.16" table:style-name="ce20">
            <text:p>233310,1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2" table:number-rows-spanned="1" table:style-name="ce2">
            <text:p>36:34:0349016:908</text:p>
          </table:table-cell>
          <table:covered-table-cell/>
          <table:table-cell office:value-type="float" office:value="1218465" table:style-name="ce20">
            <text:p>1218465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2" table:number-rows-spanned="1" table:style-name="ce2">
            <text:p>36:34:0349016:909</text:p>
          </table:table-cell>
          <table:covered-table-cell/>
          <table:table-cell office:value-type="float" office:value="931217.56" table:style-name="ce20">
            <text:p>931217,5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2" table:number-rows-spanned="1" table:style-name="ce2">
            <text:p>36:34:0353002:1203</text:p>
          </table:table-cell>
          <table:covered-table-cell/>
          <table:table-cell office:value-type="float" office:value="1016563.84" table:style-name="ce20">
            <text:p>1016563,84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2" table:number-rows-spanned="1" table:style-name="ce2">
            <text:p>36:34:0403016:293</text:p>
          </table:table-cell>
          <table:covered-table-cell/>
          <table:table-cell office:value-type="float" office:value="9809871.8900000006" table:style-name="ce20">
            <text:p>9809871,8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2" table:number-rows-spanned="1" table:style-name="ce2">
            <text:p>36:34:0501035:644</text:p>
          </table:table-cell>
          <table:covered-table-cell/>
          <table:table-cell office:value-type="float" office:value="891325.98" table:style-name="ce20">
            <text:p>891325,98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2" table:number-rows-spanned="1" table:style-name="ce2">
            <text:p>36:34:0501035:645</text:p>
          </table:table-cell>
          <table:covered-table-cell/>
          <table:table-cell office:value-type="float" office:value="905377.2" table:style-name="ce20">
            <text:p>905377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2" table:number-rows-spanned="1" table:style-name="ce2">
            <text:p>36:34:0502009:325</text:p>
          </table:table-cell>
          <table:covered-table-cell/>
          <table:table-cell office:value-type="float" office:value="928202" table:style-name="ce20">
            <text:p>928202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2" table:number-rows-spanned="1" table:style-name="ce2">
            <text:p>36:34:0502009:326</text:p>
          </table:table-cell>
          <table:covered-table-cell/>
          <table:table-cell office:value-type="float" office:value="741088.8" table:style-name="ce20">
            <text:p>741088,8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2" table:number-rows-spanned="1" table:style-name="ce2">
            <text:p>36:34:0515002:33</text:p>
          </table:table-cell>
          <table:covered-table-cell/>
          <table:table-cell office:value-type="float" office:value="1101363.2" table:style-name="ce20">
            <text:p>1101363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2" table:number-rows-spanned="1" table:style-name="ce2">
            <text:p>36:34:0516001:1438</text:p>
          </table:table-cell>
          <table:covered-table-cell/>
          <table:table-cell office:value-type="float" office:value="693560.76" table:style-name="ce20">
            <text:p>693560,7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2" table:number-rows-spanned="1" table:style-name="ce2">
            <text:p>36:34:0516001:968</text:p>
          </table:table-cell>
          <table:covered-table-cell/>
          <table:table-cell office:value-type="float" office:value="4339130.2" table:style-name="ce20">
            <text:p>4339130,2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2" table:number-rows-spanned="1" table:style-name="ce2">
            <text:p>36:34:0518017:26</text:p>
          </table:table-cell>
          <table:covered-table-cell/>
          <table:table-cell office:value-type="float" office:value="514496.4" table:style-name="ce20">
            <text:p>514496,4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2" table:number-rows-spanned="1" table:style-name="ce2">
            <text:p>36:34:0602001:116</text:p>
          </table:table-cell>
          <table:covered-table-cell/>
          <table:table-cell office:value-type="float" office:value="33113182.59" table:style-name="ce20">
            <text:p>33113182,59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2" table:number-rows-spanned="1" table:style-name="ce2">
            <text:p>36:34:0602001:81383</text:p>
          </table:table-cell>
          <table:covered-table-cell/>
          <table:table-cell office:value-type="float" office:value="79696.06" table:style-name="ce20">
            <text:p>79696,06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21">
            <text:p>176</text:p>
          </table:table-cell>
          <table:table-cell office:value-type="string" table:number-columns-spanned="2" table:number-rows-spanned="1" table:style-name="ce2">
            <text:p>36:34:0605074:239</text:p>
          </table:table-cell>
          <table:covered-table-cell/>
          <table:table-cell office:value-type="float" office:value="39405" table:style-name="ce22">
            <text:p>39405,00</text:p>
          </table:table-cell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7">
            <text:p>20.07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1:0010433:2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3" table:number-rows-spanned="1" table:style-name="ce2">
            <text:p>36:01:0010433:5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3" table:number-rows-spanned="1" table:style-name="ce2">
            <text:p>36:01:0010524:2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3" table:number-rows-spanned="1" table:style-name="ce2">
            <text:p>36:01:0010832:3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3" table:number-rows-spanned="1" table:style-name="ce2">
            <text:p>36:01:0130015: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3" table:number-rows-spanned="1" table:style-name="ce2">
            <text:p>36:01:0300010:2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3" table:number-rows-spanned="1" table:style-name="ce2">
            <text:p>36:01:0400001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3" table:number-rows-spanned="1" table:style-name="ce2">
            <text:p>36:01:0580002: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3" table:number-rows-spanned="1" table:style-name="ce2">
            <text:p>36:01:0640021:1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3" table:number-rows-spanned="1" table:style-name="ce2">
            <text:p>36:01:0660002:4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3" table:number-rows-spanned="1" table:style-name="ce2">
            <text:p>36:01:0660002: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3" table:number-rows-spanned="1" table:style-name="ce2">
            <text:p>36:01:0660008: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3" table:number-rows-spanned="1" table:style-name="ce2">
            <text:p>36:01:0660010:7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3" table:number-rows-spanned="1" table:style-name="ce2">
            <text:p>36:01:0660011:3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3" table:number-rows-spanned="1" table:style-name="ce2">
            <text:p>36:01:0700100:5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3" table:number-rows-spanned="1" table:style-name="ce2">
            <text:p>36:01:0730006: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3" table:number-rows-spanned="1" table:style-name="ce2">
            <text:p>36:02:1300001: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3" table:number-rows-spanned="1" table:style-name="ce2">
            <text:p>36:02:5400030:1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3" table:number-rows-spanned="1" table:style-name="ce2">
            <text:p>36:03:5300009:18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3" table:number-rows-spanned="1" table:style-name="ce2">
            <text:p>36:04:0101039:21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3" table:number-rows-spanned="1" table:style-name="ce2">
            <text:p>36:04:0101054:53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3" table:number-rows-spanned="1" table:style-name="ce2">
            <text:p>36:04:0102032:5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3" table:number-rows-spanned="1" table:style-name="ce2">
            <text:p>36:04:0102045:3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3" table:number-rows-spanned="1" table:style-name="ce2">
            <text:p>36:04:0102046:855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3" table:number-rows-spanned="1" table:style-name="ce2">
            <text:p>36:04:0103014:40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3" table:number-rows-spanned="1" table:style-name="ce2">
            <text:p>36:04:2517003:19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3" table:number-rows-spanned="1" table:style-name="ce2">
            <text:p>36:05:0100181:2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3" table:number-rows-spanned="1" table:style-name="ce2">
            <text:p>36:05:0200012:37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3" table:number-rows-spanned="1" table:style-name="ce2">
            <text:p>36:05:1700015: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3" table:number-rows-spanned="1" table:style-name="ce2">
            <text:p>36:07:0000000:241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3" table:number-rows-spanned="1" table:style-name="ce2">
            <text:p>36:07:6100008:177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3" table:number-rows-spanned="1" table:style-name="ce2">
            <text:p>36:09:0000000:31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3" table:number-rows-spanned="1" table:style-name="ce2">
            <text:p>36:09:0700014: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3" table:number-rows-spanned="1" table:style-name="ce2">
            <text:p>36:10:0100147:13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3" table:number-rows-spanned="1" table:style-name="ce2">
            <text:p>36:10:2100026:2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3" table:number-rows-spanned="1" table:style-name="ce2">
            <text:p>36:11:0100002:2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3" table:number-rows-spanned="1" table:style-name="ce2">
            <text:p>36:12:0100033:63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3" table:number-rows-spanned="1" table:style-name="ce2">
            <text:p>36:12:2100006:7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3" table:number-rows-spanned="1" table:style-name="ce2">
            <text:p>36:13:1200001:28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3" table:number-rows-spanned="1" table:style-name="ce2">
            <text:p>36:13:3106000:16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3" table:number-rows-spanned="1" table:style-name="ce2">
            <text:p>36:14:0000000:167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3" table:number-rows-spanned="1" table:style-name="ce2">
            <text:p>36:14:0000000:1686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3" table:number-rows-spanned="1" table:style-name="ce2">
            <text:p>36:14:0000000:1695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3" table:number-rows-spanned="1" table:style-name="ce2">
            <text:p>36:14:0000000:1716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3" table:number-rows-spanned="1" table:style-name="ce2">
            <text:p>36:14:0000000:18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3" table:number-rows-spanned="1" table:style-name="ce2">
            <text:p>36:14:0000000:52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3" table:number-rows-spanned="1" table:style-name="ce2">
            <text:p>36:14:0013301:11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3" table:number-rows-spanned="1" table:style-name="ce2">
            <text:p>36:14:0013301:11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3" table:number-rows-spanned="1" table:style-name="ce2">
            <text:p>36:14:0013301:11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3" table:number-rows-spanned="1" table:style-name="ce2">
            <text:p>36:14:0013301:12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3" table:number-rows-spanned="1" table:style-name="ce2">
            <text:p>36:14:0013301: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3" table:number-rows-spanned="1" table:style-name="ce2">
            <text:p>36:14:0013301:34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3" table:number-rows-spanned="1" table:style-name="ce2">
            <text:p>36:14:0013301:3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3" table:number-rows-spanned="1" table:style-name="ce2">
            <text:p>36:14:0013301:34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3" table:number-rows-spanned="1" table:style-name="ce2">
            <text:p>36:14:0013301:34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3" table:number-rows-spanned="1" table:style-name="ce2">
            <text:p>36:14:0013301:3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3" table:number-rows-spanned="1" table:style-name="ce2">
            <text:p>36:14:0013301:42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3" table:number-rows-spanned="1" table:style-name="ce2">
            <text:p>36:14:0013301:42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3" table:number-rows-spanned="1" table:style-name="ce2">
            <text:p>36:14:0013301:42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3" table:number-rows-spanned="1" table:style-name="ce2">
            <text:p>36:14:0013301:42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3" table:number-rows-spanned="1" table:style-name="ce2">
            <text:p>36:14:0013301:42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3" table:number-rows-spanned="1" table:style-name="ce2">
            <text:p>36:14:0013301:43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3" table:number-rows-spanned="1" table:style-name="ce2">
            <text:p>36:14:0013301:43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3" table:number-rows-spanned="1" table:style-name="ce2">
            <text:p>36:14:0013301:43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3" table:number-rows-spanned="1" table:style-name="ce2">
            <text:p>36:14:0013301:44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3" table:number-rows-spanned="1" table:style-name="ce2">
            <text:p>36:14:0013301:4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3" table:number-rows-spanned="1" table:style-name="ce2">
            <text:p>36:14:0013301:44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3" table:number-rows-spanned="1" table:style-name="ce2">
            <text:p>36:14:0013301:44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3" table:number-rows-spanned="1" table:style-name="ce2">
            <text:p>36:14:0013301:4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3" table:number-rows-spanned="1" table:style-name="ce2">
            <text:p>36:14:0013301:44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3" table:number-rows-spanned="1" table:style-name="ce2">
            <text:p>36:14:0013301:4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3" table:number-rows-spanned="1" table:style-name="ce2">
            <text:p>36:14:0013301:4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3" table:number-rows-spanned="1" table:style-name="ce2">
            <text:p>36:14:0013301:5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3" table:number-rows-spanned="1" table:style-name="ce2">
            <text:p>36:14:0013301:5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3" table:number-rows-spanned="1" table:style-name="ce2">
            <text:p>36:14:0013301:6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3" table:number-rows-spanned="1" table:style-name="ce2">
            <text:p>36:14:0013301: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3" table:number-rows-spanned="1" table:style-name="ce2">
            <text:p>36:14:0013301:8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3" table:number-rows-spanned="1" table:style-name="ce2">
            <text:p>36:14:0013301:8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3" table:number-rows-spanned="1" table:style-name="ce2">
            <text:p>36:14:0013301:9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3" table:number-rows-spanned="1" table:style-name="ce2">
            <text:p>36:14:0014301:16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3" table:number-rows-spanned="1" table:style-name="ce2">
            <text:p>36:14:0014301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3" table:number-rows-spanned="1" table:style-name="ce2">
            <text:p>36:14:0014301:2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3" table:number-rows-spanned="1" table:style-name="ce2">
            <text:p>36:14:0014301:38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3" table:number-rows-spanned="1" table:style-name="ce2">
            <text:p>36:14:0014401:12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3" table:number-rows-spanned="1" table:style-name="ce2">
            <text:p>36:14:0014401:198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3" table:number-rows-spanned="1" table:style-name="ce2">
            <text:p>36:14:0014401:23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3" table:number-rows-spanned="1" table:style-name="ce2">
            <text:p>36:14:0014401:23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3" table:number-rows-spanned="1" table:style-name="ce2">
            <text:p>36:14:0014901:90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3" table:number-rows-spanned="1" table:style-name="ce2">
            <text:p>36:14:0017404:2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3" table:number-rows-spanned="1" table:style-name="ce2">
            <text:p>36:14:0020020:40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3" table:number-rows-spanned="1" table:style-name="ce2">
            <text:p>36:14:0150013:1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3" table:number-rows-spanned="1" table:style-name="ce2">
            <text:p>36:14:0340002:1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3" table:number-rows-spanned="1" table:style-name="ce2">
            <text:p>36:14:0390014: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3" table:number-rows-spanned="1" table:style-name="ce2">
            <text:p>36:14:0400003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3" table:number-rows-spanned="1" table:style-name="ce2">
            <text:p>36:14:0570001:45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3" table:number-rows-spanned="1" table:style-name="ce2">
            <text:p>36:14:0810501:10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3" table:number-rows-spanned="1" table:style-name="ce2">
            <text:p>36:14:0810504:6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3" table:number-rows-spanned="1" table:style-name="ce2">
            <text:p>36:15:0100049:11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3" table:number-rows-spanned="1" table:style-name="ce2">
            <text:p>36:15:1700022:17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3" table:number-rows-spanned="1" table:style-name="ce2">
            <text:p>36:16:0101007:88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3" table:number-rows-spanned="1" table:style-name="ce2">
            <text:p>36:16:0101020:37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3" table:number-rows-spanned="1" table:style-name="ce2">
            <text:p>36:16:0101020:38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3" table:number-rows-spanned="1" table:style-name="ce2">
            <text:p>36:16:0102013:162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3" table:number-rows-spanned="1" table:style-name="ce2">
            <text:p>36:16:0102019:194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3" table:number-rows-spanned="1" table:style-name="ce2">
            <text:p>36:16:0601015:6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3" table:number-rows-spanned="1" table:style-name="ce2">
            <text:p>36:16:0601018:15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3" table:number-rows-spanned="1" table:style-name="ce2">
            <text:p>36:16:1301019:9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3" table:number-rows-spanned="1" table:style-name="ce2">
            <text:p>36:16:2001027:80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3" table:number-rows-spanned="1" table:style-name="ce2">
            <text:p>36:16:2101001:593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3" table:number-rows-spanned="1" table:style-name="ce2">
            <text:p>36:16:4901002:1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3" table:number-rows-spanned="1" table:style-name="ce2">
            <text:p>36:16:5001014:60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3" table:number-rows-spanned="1" table:style-name="ce2">
            <text:p>36:16:5300002:219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3" table:number-rows-spanned="1" table:style-name="ce2">
            <text:p>36:16:5300002:299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3" table:number-rows-spanned="1" table:style-name="ce2">
            <text:p>36:16:5300002:299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3" table:number-rows-spanned="1" table:style-name="ce2">
            <text:p>36:16:5300002:299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3" table:number-rows-spanned="1" table:style-name="ce2">
            <text:p>36:16:5401001:78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3" table:number-rows-spanned="1" table:style-name="ce2">
            <text:p>36:16:5407001:50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3" table:number-rows-spanned="1" table:style-name="ce2">
            <text:p>36:16:5425001:8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3" table:number-rows-spanned="1" table:style-name="ce2">
            <text:p>36:17:0800006:59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3" table:number-rows-spanned="1" table:style-name="ce2">
            <text:p>36:17:0800013:7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3" table:number-rows-spanned="1" table:style-name="ce2">
            <text:p>36:17:2300003:6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3" table:number-rows-spanned="1" table:style-name="ce2">
            <text:p>36:18:0100042:66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3" table:number-rows-spanned="1" table:style-name="ce2">
            <text:p>36:19:3800003:16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3" table:number-rows-spanned="1" table:style-name="ce2">
            <text:p>36:19:7100007:1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3" table:number-rows-spanned="1" table:style-name="ce2">
            <text:p>36:20:0100051:98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3" table:number-rows-spanned="1" table:style-name="ce2">
            <text:p>36:20:0800004:2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3" table:number-rows-spanned="1" table:style-name="ce2">
            <text:p>36:20:2200008:4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3" table:number-rows-spanned="1" table:style-name="ce2">
            <text:p>36:20:2700004: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3" table:number-rows-spanned="1" table:style-name="ce2">
            <text:p>36:20:2900003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3" table:number-rows-spanned="1" table:style-name="ce2">
            <text:p>36:20:3300008:9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3" table:number-rows-spanned="1" table:style-name="ce2">
            <text:p>36:20:3300008:9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3" table:number-rows-spanned="1" table:style-name="ce2">
            <text:p>36:20:6100007:13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3" table:number-rows-spanned="1" table:style-name="ce2">
            <text:p>36:20:6301000:21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3" table:number-rows-spanned="1" table:style-name="ce2">
            <text:p>36:21:0100001:6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3" table:number-rows-spanned="1" table:style-name="ce2">
            <text:p>36:21:0100003:74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3" table:number-rows-spanned="1" table:style-name="ce2">
            <text:p>36:21:0100003:7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3" table:number-rows-spanned="1" table:style-name="ce2">
            <text:p>36:21:4700004:2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3" table:number-rows-spanned="1" table:style-name="ce2">
            <text:p>36:21:7000005:1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3" table:number-rows-spanned="1" table:style-name="ce2">
            <text:p>36:21:7700007:2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3" table:number-rows-spanned="1" table:style-name="ce2">
            <text:p>36:22:0100009:6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3" table:number-rows-spanned="1" table:style-name="ce2">
            <text:p>36:22:0100009:64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3" table:number-rows-spanned="1" table:style-name="ce2">
            <text:p>36:22:0100019:25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3" table:number-rows-spanned="1" table:style-name="ce2">
            <text:p>36:22:0500005:1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3" table:number-rows-spanned="1" table:style-name="ce2">
            <text:p>36:23:1100002:8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3" table:number-rows-spanned="1" table:style-name="ce2">
            <text:p>36:23:1800004:10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3" table:number-rows-spanned="1" table:style-name="ce2">
            <text:p>36:23:1800004: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3" table:number-rows-spanned="1" table:style-name="ce2">
            <text:p>36:23:1800010:14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3" table:number-rows-spanned="1" table:style-name="ce2">
            <text:p>36:25:0000000:141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3" table:number-rows-spanned="1" table:style-name="ce2">
            <text:p>36:25:0100034:136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3" table:number-rows-spanned="1" table:style-name="ce2">
            <text:p>36:25:0800013:1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3" table:number-rows-spanned="1" table:style-name="ce2">
            <text:p>36:25:2000002:3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3" table:number-rows-spanned="1" table:style-name="ce2">
            <text:p>36:25:2500003: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3" table:number-rows-spanned="1" table:style-name="ce2">
            <text:p>36:25:2500041:18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3" table:number-rows-spanned="1" table:style-name="ce2">
            <text:p>36:25:2900002:2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3" table:number-rows-spanned="1" table:style-name="ce2">
            <text:p>36:25:5200004:5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3" table:number-rows-spanned="1" table:style-name="ce2">
            <text:p>36:25:5600002: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3" table:number-rows-spanned="1" table:style-name="ce2">
            <text:p>36:25:5900025:16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3" table:number-rows-spanned="1" table:style-name="ce2">
            <text:p>36:25:6000015:2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3" table:number-rows-spanned="1" table:style-name="ce2">
            <text:p>36:25:6600003:49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3" table:number-rows-spanned="1" table:style-name="ce2">
            <text:p>36:25:6700007:10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3" table:number-rows-spanned="1" table:style-name="ce2">
            <text:p>36:25:6700007:125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3" table:number-rows-spanned="1" table:style-name="ce2">
            <text:p>36:25:6700007:12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3" table:number-rows-spanned="1" table:style-name="ce2">
            <text:p>36:25:6700007:1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3" table:number-rows-spanned="1" table:style-name="ce2">
            <text:p>36:25:6700007:19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3" table:number-rows-spanned="1" table:style-name="ce2">
            <text:p>36:25:6700007:19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3" table:number-rows-spanned="1" table:style-name="ce2">
            <text:p>36:25:6700007:19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3" table:number-rows-spanned="1" table:style-name="ce2">
            <text:p>36:25:6700007:28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3" table:number-rows-spanned="1" table:style-name="ce2">
            <text:p>36:25:6700007:33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3" table:number-rows-spanned="1" table:style-name="ce2">
            <text:p>36:25:6700007:40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3" table:number-rows-spanned="1" table:style-name="ce2">
            <text:p>36:25:6700007:40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3" table:number-rows-spanned="1" table:style-name="ce2">
            <text:p>36:25:6700007:45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3" table:number-rows-spanned="1" table:style-name="ce2">
            <text:p>36:25:6700007:52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3" table:number-rows-spanned="1" table:style-name="ce2">
            <text:p>36:25:6700007:52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3" table:number-rows-spanned="1" table:style-name="ce2">
            <text:p>36:25:6700007:52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3" table:number-rows-spanned="1" table:style-name="ce2">
            <text:p>36:25:6700007:5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3" table:number-rows-spanned="1" table:style-name="ce2">
            <text:p>36:25:6700007:5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3" table:number-rows-spanned="1" table:style-name="ce2">
            <text:p>36:25:6700007:69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3" table:number-rows-spanned="1" table:style-name="ce2">
            <text:p>36:25:6700007:7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3" table:number-rows-spanned="1" table:style-name="ce2">
            <text:p>36:25:6700007:8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3" table:number-rows-spanned="1" table:style-name="ce2">
            <text:p>36:25:6926000:56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19">
            <text:p>181</text:p>
          </table:table-cell>
          <table:table-cell office:value-type="string" table:number-columns-spanned="3" table:number-rows-spanned="1" table:style-name="ce2">
            <text:p>36:25:6929000:4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19">
            <text:p>182</text:p>
          </table:table-cell>
          <table:table-cell office:value-type="string" table:number-columns-spanned="3" table:number-rows-spanned="1" table:style-name="ce2">
            <text:p>36:25:6945026:233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19">
            <text:p>183</text:p>
          </table:table-cell>
          <table:table-cell office:value-type="string" table:number-columns-spanned="3" table:number-rows-spanned="1" table:style-name="ce2">
            <text:p>36:27:0000000:1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19">
            <text:p>184</text:p>
          </table:table-cell>
          <table:table-cell office:value-type="string" table:number-columns-spanned="3" table:number-rows-spanned="1" table:style-name="ce2">
            <text:p>36:27:0000000:574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19">
            <text:p>185</text:p>
          </table:table-cell>
          <table:table-cell office:value-type="string" table:number-columns-spanned="3" table:number-rows-spanned="1" table:style-name="ce2">
            <text:p>36:27:0011902:135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19">
            <text:p>186</text:p>
          </table:table-cell>
          <table:table-cell office:value-type="string" table:number-columns-spanned="3" table:number-rows-spanned="1" table:style-name="ce2">
            <text:p>36:28:0101001: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19">
            <text:p>187</text:p>
          </table:table-cell>
          <table:table-cell office:value-type="string" table:number-columns-spanned="3" table:number-rows-spanned="1" table:style-name="ce2">
            <text:p>36:28:0102012:13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19">
            <text:p>188</text:p>
          </table:table-cell>
          <table:table-cell office:value-type="string" table:number-columns-spanned="3" table:number-rows-spanned="1" table:style-name="ce2">
            <text:p>36:28:1900081:23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19">
            <text:p>189</text:p>
          </table:table-cell>
          <table:table-cell office:value-type="string" table:number-columns-spanned="3" table:number-rows-spanned="1" table:style-name="ce2">
            <text:p>36:28:1900081:2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19">
            <text:p>190</text:p>
          </table:table-cell>
          <table:table-cell office:value-type="string" table:number-columns-spanned="3" table:number-rows-spanned="1" table:style-name="ce2">
            <text:p>36:28:8100012:10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19">
            <text:p>191</text:p>
          </table:table-cell>
          <table:table-cell office:value-type="string" table:number-columns-spanned="3" table:number-rows-spanned="1" table:style-name="ce2">
            <text:p>36:28:8300023:27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19">
            <text:p>192</text:p>
          </table:table-cell>
          <table:table-cell office:value-type="string" table:number-columns-spanned="3" table:number-rows-spanned="1" table:style-name="ce2">
            <text:p>36:28:8302000:67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19">
            <text:p>193</text:p>
          </table:table-cell>
          <table:table-cell office:value-type="string" table:number-columns-spanned="3" table:number-rows-spanned="1" table:style-name="ce2">
            <text:p>36:28:8420000:1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19">
            <text:p>194</text:p>
          </table:table-cell>
          <table:table-cell office:value-type="string" table:number-columns-spanned="3" table:number-rows-spanned="1" table:style-name="ce2">
            <text:p>36:28:8451000:34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19">
            <text:p>195</text:p>
          </table:table-cell>
          <table:table-cell office:value-type="string" table:number-columns-spanned="3" table:number-rows-spanned="1" table:style-name="ce2">
            <text:p>36:29:0102002: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19">
            <text:p>196</text:p>
          </table:table-cell>
          <table:table-cell office:value-type="string" table:number-columns-spanned="3" table:number-rows-spanned="1" table:style-name="ce2">
            <text:p>36:29:0104008:13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19">
            <text:p>197</text:p>
          </table:table-cell>
          <table:table-cell office:value-type="string" table:number-columns-spanned="3" table:number-rows-spanned="1" table:style-name="ce2">
            <text:p>36:29:0104008:13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19">
            <text:p>198</text:p>
          </table:table-cell>
          <table:table-cell office:value-type="string" table:number-columns-spanned="3" table:number-rows-spanned="1" table:style-name="ce2">
            <text:p>36:29:4700002: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19">
            <text:p>199</text:p>
          </table:table-cell>
          <table:table-cell office:value-type="string" table:number-columns-spanned="3" table:number-rows-spanned="1" table:style-name="ce2">
            <text:p>36:29:4800007: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19">
            <text:p>200</text:p>
          </table:table-cell>
          <table:table-cell office:value-type="string" table:number-columns-spanned="3" table:number-rows-spanned="1" table:style-name="ce2">
            <text:p>36:29:7000010:4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19">
            <text:p>201</text:p>
          </table:table-cell>
          <table:table-cell office:value-type="string" table:number-columns-spanned="3" table:number-rows-spanned="1" table:style-name="ce2">
            <text:p>36:30:0600018:1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19">
            <text:p>202</text:p>
          </table:table-cell>
          <table:table-cell office:value-type="string" table:number-columns-spanned="3" table:number-rows-spanned="1" table:style-name="ce2">
            <text:p>36:31:0000000:448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19">
            <text:p>203</text:p>
          </table:table-cell>
          <table:table-cell office:value-type="string" table:number-columns-spanned="3" table:number-rows-spanned="1" table:style-name="ce2">
            <text:p>36:31:0100016:34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19">
            <text:p>204</text:p>
          </table:table-cell>
          <table:table-cell office:value-type="string" table:number-columns-spanned="3" table:number-rows-spanned="1" table:style-name="ce2">
            <text:p>36:31:0700003: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19">
            <text:p>205</text:p>
          </table:table-cell>
          <table:table-cell office:value-type="string" table:number-columns-spanned="3" table:number-rows-spanned="1" table:style-name="ce2">
            <text:p>36:31:0700013:12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19">
            <text:p>206</text:p>
          </table:table-cell>
          <table:table-cell office:value-type="string" table:number-columns-spanned="3" table:number-rows-spanned="1" table:style-name="ce2">
            <text:p>36:31:0800007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19">
            <text:p>207</text:p>
          </table:table-cell>
          <table:table-cell office:value-type="string" table:number-columns-spanned="3" table:number-rows-spanned="1" table:style-name="ce2">
            <text:p>36:31:1100016:1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19">
            <text:p>208</text:p>
          </table:table-cell>
          <table:table-cell office:value-type="string" table:number-columns-spanned="3" table:number-rows-spanned="1" table:style-name="ce2">
            <text:p>36:31:2000008:4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19">
            <text:p>209</text:p>
          </table:table-cell>
          <table:table-cell office:value-type="string" table:number-columns-spanned="3" table:number-rows-spanned="1" table:style-name="ce2">
            <text:p>36:31:3800008:38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19">
            <text:p>210</text:p>
          </table:table-cell>
          <table:table-cell office:value-type="string" table:number-columns-spanned="3" table:number-rows-spanned="1" table:style-name="ce2">
            <text:p>36:31:3821002:12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19">
            <text:p>211</text:p>
          </table:table-cell>
          <table:table-cell office:value-type="string" table:number-columns-spanned="3" table:number-rows-spanned="1" table:style-name="ce2">
            <text:p>36:31:3821002:9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19">
            <text:p>212</text:p>
          </table:table-cell>
          <table:table-cell office:value-type="string" table:number-columns-spanned="3" table:number-rows-spanned="1" table:style-name="ce2">
            <text:p>36:31:3907000:32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19">
            <text:p>213</text:p>
          </table:table-cell>
          <table:table-cell office:value-type="string" table:number-columns-spanned="3" table:number-rows-spanned="1" table:style-name="ce2">
            <text:p>36:33:0000000:11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19">
            <text:p>214</text:p>
          </table:table-cell>
          <table:table-cell office:value-type="string" table:number-columns-spanned="3" table:number-rows-spanned="1" table:style-name="ce2">
            <text:p>36:33:0000000:12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19">
            <text:p>215</text:p>
          </table:table-cell>
          <table:table-cell office:value-type="string" table:number-columns-spanned="3" table:number-rows-spanned="1" table:style-name="ce2">
            <text:p>36:33:0000000:230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19">
            <text:p>216</text:p>
          </table:table-cell>
          <table:table-cell office:value-type="string" table:number-columns-spanned="3" table:number-rows-spanned="1" table:style-name="ce2">
            <text:p>36:33:0000000:7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19">
            <text:p>217</text:p>
          </table:table-cell>
          <table:table-cell office:value-type="string" table:number-columns-spanned="3" table:number-rows-spanned="1" table:style-name="ce2">
            <text:p>36:33:0003204:8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19">
            <text:p>218</text:p>
          </table:table-cell>
          <table:table-cell office:value-type="string" table:number-columns-spanned="3" table:number-rows-spanned="1" table:style-name="ce2">
            <text:p>36:33:0003206:17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19">
            <text:p>219</text:p>
          </table:table-cell>
          <table:table-cell office:value-type="string" table:number-columns-spanned="3" table:number-rows-spanned="1" table:style-name="ce2">
            <text:p>36:33:0003206:9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19">
            <text:p>220</text:p>
          </table:table-cell>
          <table:table-cell office:value-type="string" table:number-columns-spanned="3" table:number-rows-spanned="1" table:style-name="ce2">
            <text:p>36:34:0000000:4371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19">
            <text:p>221</text:p>
          </table:table-cell>
          <table:table-cell office:value-type="string" table:number-columns-spanned="3" table:number-rows-spanned="1" table:style-name="ce2">
            <text:p>36:34:0201031:2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19">
            <text:p>222</text:p>
          </table:table-cell>
          <table:table-cell office:value-type="string" table:number-columns-spanned="3" table:number-rows-spanned="1" table:style-name="ce2">
            <text:p>36:34:0211002: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19">
            <text:p>223</text:p>
          </table:table-cell>
          <table:table-cell office:value-type="string" table:number-columns-spanned="3" table:number-rows-spanned="1" table:style-name="ce2">
            <text:p>36:34:0303030:1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19">
            <text:p>224</text:p>
          </table:table-cell>
          <table:table-cell office:value-type="string" table:number-columns-spanned="3" table:number-rows-spanned="1" table:style-name="ce2">
            <text:p>36:34:0303030:317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19">
            <text:p>225</text:p>
          </table:table-cell>
          <table:table-cell office:value-type="string" table:number-columns-spanned="3" table:number-rows-spanned="1" table:style-name="ce2">
            <text:p>36:34:0304032:10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19">
            <text:p>226</text:p>
          </table:table-cell>
          <table:table-cell office:value-type="string" table:number-columns-spanned="3" table:number-rows-spanned="1" table:style-name="ce2">
            <text:p>36:34:0304032:544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19">
            <text:p>227</text:p>
          </table:table-cell>
          <table:table-cell office:value-type="string" table:number-columns-spanned="3" table:number-rows-spanned="1" table:style-name="ce2">
            <text:p>36:34:0306086: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19">
            <text:p>228</text:p>
          </table:table-cell>
          <table:table-cell office:value-type="string" table:number-columns-spanned="3" table:number-rows-spanned="1" table:style-name="ce2">
            <text:p>36:34:0318009:1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19">
            <text:p>229</text:p>
          </table:table-cell>
          <table:table-cell office:value-type="string" table:number-columns-spanned="3" table:number-rows-spanned="1" table:style-name="ce2">
            <text:p>36:34:0321034: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19">
            <text:p>230</text:p>
          </table:table-cell>
          <table:table-cell office:value-type="string" table:number-columns-spanned="3" table:number-rows-spanned="1" table:style-name="ce2">
            <text:p>36:34:0322014:1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19">
            <text:p>231</text:p>
          </table:table-cell>
          <table:table-cell office:value-type="string" table:number-columns-spanned="3" table:number-rows-spanned="1" table:style-name="ce2">
            <text:p>36:34:0324002:55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19">
            <text:p>232</text:p>
          </table:table-cell>
          <table:table-cell office:value-type="string" table:number-columns-spanned="3" table:number-rows-spanned="1" table:style-name="ce2">
            <text:p>36:34:0333040:1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19">
            <text:p>233</text:p>
          </table:table-cell>
          <table:table-cell office:value-type="string" table:number-columns-spanned="3" table:number-rows-spanned="1" table:style-name="ce2">
            <text:p>36:34:0348018:38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19">
            <text:p>234</text:p>
          </table:table-cell>
          <table:table-cell office:value-type="string" table:number-columns-spanned="3" table:number-rows-spanned="1" table:style-name="ce2">
            <text:p>36:34:0349014:4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19">
            <text:p>235</text:p>
          </table:table-cell>
          <table:table-cell office:value-type="string" table:number-columns-spanned="3" table:number-rows-spanned="1" table:style-name="ce2">
            <text:p>36:34:0401025: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19">
            <text:p>236</text:p>
          </table:table-cell>
          <table:table-cell office:value-type="string" table:number-columns-spanned="3" table:number-rows-spanned="1" table:style-name="ce2">
            <text:p>36:34:0401025:416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19">
            <text:p>237</text:p>
          </table:table-cell>
          <table:table-cell office:value-type="string" table:number-columns-spanned="3" table:number-rows-spanned="1" table:style-name="ce2">
            <text:p>36:34:0402011:13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19">
            <text:p>238</text:p>
          </table:table-cell>
          <table:table-cell office:value-type="string" table:number-columns-spanned="3" table:number-rows-spanned="1" table:style-name="ce2">
            <text:p>36:34:0501024:7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19">
            <text:p>239</text:p>
          </table:table-cell>
          <table:table-cell office:value-type="string" table:number-columns-spanned="3" table:number-rows-spanned="1" table:style-name="ce2">
            <text:p>36:34:0507011: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19">
            <text:p>240</text:p>
          </table:table-cell>
          <table:table-cell office:value-type="string" table:number-columns-spanned="3" table:number-rows-spanned="1" table:style-name="ce2">
            <text:p>36:34:0507018:415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19">
            <text:p>241</text:p>
          </table:table-cell>
          <table:table-cell office:value-type="string" table:number-columns-spanned="3" table:number-rows-spanned="1" table:style-name="ce2">
            <text:p>36:34:0507018:43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19">
            <text:p>242</text:p>
          </table:table-cell>
          <table:table-cell office:value-type="string" table:number-columns-spanned="3" table:number-rows-spanned="1" table:style-name="ce2">
            <text:p>36:34:0507018:44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19">
            <text:p>243</text:p>
          </table:table-cell>
          <table:table-cell office:value-type="string" table:number-columns-spanned="3" table:number-rows-spanned="1" table:style-name="ce2">
            <text:p>36:34:0507018:763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19">
            <text:p>244</text:p>
          </table:table-cell>
          <table:table-cell office:value-type="string" table:number-columns-spanned="3" table:number-rows-spanned="1" table:style-name="ce2">
            <text:p>36:34:0507021:1682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19">
            <text:p>245</text:p>
          </table:table-cell>
          <table:table-cell office:value-type="string" table:number-columns-spanned="3" table:number-rows-spanned="1" table:style-name="ce2">
            <text:p>36:34:0508001:16398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19">
            <text:p>246</text:p>
          </table:table-cell>
          <table:table-cell office:value-type="string" table:number-columns-spanned="3" table:number-rows-spanned="1" table:style-name="ce2">
            <text:p>36:34:0509049:16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19">
            <text:p>247</text:p>
          </table:table-cell>
          <table:table-cell office:value-type="string" table:number-columns-spanned="3" table:number-rows-spanned="1" table:style-name="ce2">
            <text:p>36:34:0510029:15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19">
            <text:p>248</text:p>
          </table:table-cell>
          <table:table-cell office:value-type="string" table:number-columns-spanned="3" table:number-rows-spanned="1" table:style-name="ce2">
            <text:p>36:34:0515011:24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19">
            <text:p>249</text:p>
          </table:table-cell>
          <table:table-cell office:value-type="string" table:number-columns-spanned="3" table:number-rows-spanned="1" table:style-name="ce2">
            <text:p>36:34:0516001:942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19">
            <text:p>250</text:p>
          </table:table-cell>
          <table:table-cell office:value-type="string" table:number-columns-spanned="3" table:number-rows-spanned="1" table:style-name="ce2">
            <text:p>36:34:0526011:50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19">
            <text:p>251</text:p>
          </table:table-cell>
          <table:table-cell office:value-type="string" table:number-columns-spanned="3" table:number-rows-spanned="1" table:style-name="ce2">
            <text:p>36:34:0547004:331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6">
            <text:p>20.07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21">
            <text:p>252</text:p>
          </table:table-cell>
          <table:table-cell office:value-type="string" table:number-columns-spanned="3" table:number-rows-spanned="1" table:style-name="ce2">
            <text:p>36:34:0607011:479</text:p>
          </table:table-cell>
          <table:covered-table-cell table:number-columns-repeated="2"/>
          <table:table-cell office:value-type="string" table:number-columns-spanned="2" table:number-rows-spanned="1" table:style-name="ce2">
            <text:p>23.07.2026</text:p>
          </table:table-cell>
          <table:covered-table-cell/>
          <table:table-cell office:value-type="string" table:style-name="ce17">
            <text:p>20.07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4">
            <text:p>F6C22EDD25594B201D0DD2DDEEC66A0A22D3DBCC70130B3F719069E5D7668A22EF8CE19518229843C2FD71CB7F4303095FECD1BFCAAD0FBE1215FE0172D771A3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Ведущий оценщик ОМО и МРН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Мелихова Елена Дмитри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81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Корольская Юлия Евгеньевна</meta:initial-creator>
    <dc:creator>Примечание</dc:creator>
    <meta:creation-date>2026-08-05T07:25:38Z</meta:creation-date>
    <dc:date>2026-08-05T07:25:39Z</dc:date>
  </office:meta>
</office:document-meta>
</file>